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style:text-underline-style="none" fo:font-weight="normal" style:font-weight-asian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style:text-underline-style="none" fo:font-weight="normal" officeooo:rsid="0021fa81" officeooo:paragraph-rsid="0021fa81" style:font-weight-asian="normal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fo:font-weight="bold" officeooo:rsid="001f5607" officeooo:paragraph-rsid="001f5607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start" style:justify-single-word="false"/>
      <style:text-properties fo:font-size="14pt" style:text-underline-style="none" fo:font-weight="normal" officeooo:rsid="001f5607" officeooo:paragraph-rsid="001f5607" style:font-size-asian="14pt" style:font-weight-asian="normal" style:font-size-complex="14pt" style:font-weight-complex="normal"/>
    </style:style>
    <style:style style:name="P9" style:family="paragraph" style:parent-style-name="Standard">
      <style:paragraph-properties fo:text-align="justify" style:justify-single-word="false"/>
      <style:text-properties fo:font-size="16pt" style:text-underline-style="none" fo:font-weight="normal" officeooo:rsid="0021fa81" officeooo:paragraph-rsid="0021fa81" style:font-size-asian="16pt" style:font-weight-asian="normal" style:font-size-complex="16pt" style:font-weight-complex="normal"/>
    </style:style>
    <style:style style:name="P10" style:family="paragraph" style:parent-style-name="Standard" style:list-style-name="L1">
      <style:paragraph-properties fo:text-align="justify" style:justify-single-word="false"/>
      <style:text-properties style:text-underline-style="none" fo:font-weight="normal" style:font-weight-asian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text-underline-style="solid" style:text-underline-width="auto" style:text-underline-color="font-color" fo:font-weight="bold" officeooo:paragraph-rsid="001f5607" style:font-weight-asian="bold" style:font-weight-complex="bold"/>
    </style:style>
    <style:style style:name="T1" style:family="text">
      <style:text-properties officeooo:rsid="001e1a4e"/>
    </style:style>
    <style:style style:name="T2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7"/>
      <text:p text:style-name="P7"/>
      <text:p text:style-name="P7"/>
      <text:p text:style-name="P7"/>
      <text:p text:style-name="P11"/>
      <text:p text:style-name="P9">Ubytování je možné od 15 hod.</text:p>
      <text:p text:style-name="P3"/>
      <text:p text:style-name="P4"/>
      <text:p text:style-name="P1"/>
      <text:p text:style-name="P1">S T O R N O <text:s text:c="2"/>P O D M Í N K Y</text:p>
      <text:p text:style-name="P1"/>
      <text:p text:style-name="P2">Pro závaznou rezervaci je nutná záloha 50% z celkové ceny ubytování. Tato záloha pak bude odečtena při konečném vyúčtování. </text:p>
      <text:p text:style-name="P2">Při předčasném odjezdu z důvodů ze stran klienta je záloha, již uhrazená, nevratná.</text:p>
      <text:p text:style-name="P2"/>
      <text:p text:style-name="P2"/>
      <text:p text:style-name="P2"/>
      <text:list text:style-name="L1">
        <text:list-item>
          <text:p text:style-name="P10">při zrušení rezervace 20 dní před příjezdem, bude jako storno poplatek účtováno 25% ze zaslané zálohy</text:p>
        </text:list-item>
        <text:list-item>
          <text:p text:style-name="P10">při zrušení rezervace 10 dní před příjezdem bude jako storno poplatek účtováno 50% ze zaslané zálohy</text:p>
        </text:list-item>
        <text:list-item>
          <text:p text:style-name="P10">při zrušení rezervace <text:span text:style-name="T1">5</text:span> dny před příjezdem bude jako storno poplatek účtováno 100% ze zaslané zálohy 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Jitka Danovičová</meta:initial-creator>
    <meta:creation-date>2017-02-15T14:41:53.85</meta:creation-date>
    <dc:date>2026-08-13T16:06:25.227000000</dc:date>
    <meta:editing-duration>PT25M13S</meta:editing-duration>
    <meta:editing-cycles>8</meta:editing-cycles>
    <meta:generator>LibreOffice/24.2.3.2$Windows_X86_64 LibreOffice_project/433d9c2ded56988e8a90e6b2e771ee4e6a5ab2ba</meta:generator>
    <meta:print-date>2025-01-24T14:57:47.539000000</meta:print-date>
    <meta:document-statistic meta:table-count="0" meta:image-count="0" meta:object-count="0" meta:page-count="1" meta:paragraph-count="7" meta:word-count="103" meta:character-count="574" meta:non-whitespace-character-count="476"/>
  </office:meta>
</office:document-meta>
</file>