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2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3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4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5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6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7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8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9" style:family="text">
      <style:text-properties fo:font-size="12.00pt" fo:font-weight="normal" fo:font-family="Arial" style:font-family-asian="Arial" style:font-family-complex="Arial" fo:background-color="transparent" fo:color="#484c4f"/>
    </style:style>
    <style:style style:name="T10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11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12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13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14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15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16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17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18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19" style:family="text">
      <style:text-properties fo:font-size="12.00pt" fo:font-weight="normal" fo:font-family="Arial" style:font-family-asian="Arial" style:font-family-complex="Arial" fo:background-color="transparent" fo:color="#484c4f"/>
    </style:style>
    <style:style style:name="T20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21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22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23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24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25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26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27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28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29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30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31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32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33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34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35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36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37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38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39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40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41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42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43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44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45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46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47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48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49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50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51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52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53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54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55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56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57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58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59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60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61" style:family="text">
      <style:text-properties fo:font-size="14.00pt" fo:font-weight="bold" fo:font-family="'Roboto, sans-serif'" style:font-family-asian="'Roboto, sans-serif'" style:font-family-complex="'Roboto, sans-serif'" fo:background-color="transparent" fo:color="#484c4f"/>
    </style:style>
    <style:style style:name="T62" style:family="text">
      <style:text-properties fo:font-size="14.00pt" fo:font-weight="bold" fo:font-family="Calibri" style:font-family-asian="Calibri" style:font-family-complex="Calibri" fo:background-color="transparent" fo:color="#484c4f"/>
    </style:style>
    <style:style style:name="T63" style:family="text">
      <style:text-properties fo:font-size="14.00pt" fo:font-weight="bold" fo:font-family="'Roboto, sans-serif'" style:font-family-asian="'Roboto, sans-serif'" style:font-family-complex="'Roboto, sans-serif'" fo:background-color="transparent" fo:color="#484c4f"/>
    </style:style>
    <style:style style:name="T64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65" style:family="text">
      <style:text-properties fo:font-size="12.00pt" fo:font-weight="normal" fo:font-family="Arial" style:font-family-asian="Arial" style:font-family-complex="Arial" fo:background-color="transparent" fo:color="#484c4f"/>
    </style:style>
    <style:style style:name="T66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67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68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69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70" style:family="text">
      <style:text-properties fo:font-size="14.00pt" fo:font-weight="bold" fo:font-family="'Roboto, sans-serif'" style:font-family-asian="'Roboto, sans-serif'" style:font-family-complex="'Roboto, sans-serif'" fo:background-color="transparent" fo:color="#484c4f"/>
    </style:style>
    <style:style style:name="T71" style:family="text">
      <style:text-properties fo:font-size="14.00pt" fo:font-weight="bold" fo:font-family="Calibri" style:font-family-asian="Calibri" style:font-family-complex="Calibri" fo:background-color="transparent" fo:color="#484c4f"/>
    </style:style>
    <style:style style:name="T72" style:family="text">
      <style:text-properties fo:font-size="14.00pt" fo:font-weight="bold" fo:font-family="'Roboto, sans-serif'" style:font-family-asian="'Roboto, sans-serif'" style:font-family-complex="'Roboto, sans-serif'" fo:background-color="transparent" fo:color="#484c4f"/>
    </style:style>
    <style:style style:name="T73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74" style:family="text">
      <style:text-properties fo:font-size="12.00pt" fo:font-weight="normal" fo:font-family="Arial" style:font-family-asian="Arial" style:font-family-complex="Arial" fo:background-color="transparent" fo:color="#484c4f"/>
    </style:style>
    <style:style style:name="T75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76" style:family="text">
      <style:text-properties fo:font-size="12.00pt" fo:font-weight="bold" style:text-underline-mode="continuous" style:text-underline-type="single" style:text-underline-style="solid" style:text-underline-width="normal" fo:font-family="'Roboto, sans-serif'" style:font-family-asian="'Roboto, sans-serif'" style:font-family-complex="'Roboto, sans-serif'" fo:background-color="transparent" fo:color="#ff0000"/>
    </style:style>
    <style:style style:name="T77" style:family="text">
      <style:text-properties fo:font-size="12.00pt" fo:font-weight="bold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ff0000"/>
    </style:style>
    <style:style style:name="T78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79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80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81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82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83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84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85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86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87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88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89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90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91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92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93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94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95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96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97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98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99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100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101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102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103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104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105" style:family="text">
      <style:text-properties fo:font-size="14.00pt" fo:font-weight="bold" fo:font-family="'Roboto, sans-serif'" style:font-family-asian="'Roboto, sans-serif'" style:font-family-complex="'Roboto, sans-serif'" fo:background-color="transparent" fo:color="#484c4f"/>
    </style:style>
    <style:style style:name="T106" style:family="text">
      <style:text-properties fo:font-size="14.00pt" fo:font-weight="bold" fo:font-family="Calibri" style:font-family-asian="Calibri" style:font-family-complex="Calibri" fo:background-color="transparent" fo:color="#484c4f"/>
    </style:style>
    <style:style style:name="T107" style:family="text">
      <style:text-properties fo:font-size="14.00pt" fo:font-weight="bold" fo:font-family="'Roboto, sans-serif'" style:font-family-asian="'Roboto, sans-serif'" style:font-family-complex="'Roboto, sans-serif'" fo:background-color="transparent" fo:color="#484c4f"/>
    </style:style>
    <style:style style:name="T108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109" style:family="text">
      <style:text-properties fo:font-size="12.00pt" fo:font-weight="normal" fo:font-family="Arial" style:font-family-asian="Arial" style:font-family-complex="Arial" fo:background-color="transparent" fo:color="#484c4f"/>
    </style:style>
    <style:style style:name="T110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111" style:family="text">
      <style:text-properties fo:font-size="12.00pt" fo:font-weight="normal" fo:font-family="Calibri" style:font-family-asian="Calibri" style:font-family-complex="Calibri" fo:background-color="transparent" fo:color="#484c4f"/>
    </style:style>
    <style:style style:name="T112" style:family="text">
      <style:text-properties fo:font-size="12.00pt" fo:font-weight="normal" fo:font-family="'Roboto, sans-serif'" style:font-family-asian="'Roboto, sans-serif'" style:font-family-complex="'Roboto, sans-serif'" fo:background-color="transparent" fo:color="#484c4f"/>
    </style:style>
    <style:style style:name="T113" style:family="text">
      <style:text-properties fo:font-size="12.00pt" fo:font-weight="normal" fo:font-family="'Liberation Serif'" style:font-family-asian="'Liberation Serif'" style:font-family-complex="'Liberation Serif'" fo:background-color="transparent" fo:color="#484c4f"/>
    </style:style>
    <style:style style:name="T114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115" style:family="text">
      <style:text-properties fo:font-size="12.00pt" fo:font-weight="bold" fo:font-family="Arial" style:font-family-asian="Arial" style:font-family-complex="Arial" fo:background-color="transparent" fo:color="#484c4f"/>
    </style:style>
    <style:style style:name="T116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117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118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119" style:family="text">
      <style:text-properties fo:font-size="12.00pt" fo:font-weight="bold" fo:font-family="'Roboto, sans-serif'" style:font-family-asian="'Roboto, sans-serif'" style:font-family-complex="'Roboto, sans-serif'" fo:background-color="transparent" fo:color="#484c4f"/>
    </style:style>
    <style:style style:name="T120" style:family="text">
      <style:text-properties fo:font-size="12.00pt" fo:font-weight="bold" fo:font-family="Calibri" style:font-family-asian="Calibri" style:font-family-complex="Calibri" fo:background-color="transparent" fo:color="#484c4f"/>
    </style:style>
    <style:style style:name="T12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60.00%" fo:text-align="left"/>
    </style:style>
  </office:automatic-styles>
  <office:body>
    <office:text>
      <text:p text:style-name="P1"><text:span text:style-name="T1">Storno podmínky<text:s/></text:span><text:span text:style-name="T2">– flexibiln</text:span><text:span text:style-name="T3">í 14 dny:</text:span></text:p>
      <text:p text:style-name="P1"><text:span text:style-name="T4">Host m</text:span><text:span text:style-name="T5">ůže rezervaci zrušit zdarma do 14 dn</text:span><text:span text:style-name="T6">í p</text:span><text:span text:style-name="T7">řed př</text:span><text:span text:style-name="T8">íjezdem.<text:line-break/>V p</text:span><text:span text:style-name="T9">ř</text:span><text:span text:style-name="T10">ípad</text:span><text:span text:style-name="T11">ě zrušen</text:span><text:span text:style-name="T12">í rezervace mén</text:span><text:span text:style-name="T13">ě než 14 dn</text:span><text:span text:style-name="T14">í p</text:span><text:span text:style-name="T15">řed př</text:span><text:span text:style-name="T16">íjezdem bude hostovi ú</text:span><text:span text:style-name="T17">čtov</text:span><text:span text:style-name="T18">áno 100 % z celkové ceny.<text:line-break/>Pokud se host k pobytu nedostaví, bude mu ú</text:span><text:span text:style-name="T19">č</text:span><text:span text:style-name="T20">továno 100 % celkové ceny.</text:span></text:p>
      <text:p text:style-name="P1"><text:span text:style-name="T21">V tomto p</text:span><text:span text:style-name="T22">ř</text:span><text:span text:style-name="T23">ípad</text:span><text:span text:style-name="T24">ě je tak</text:span><text:span text:style-name="T25">é mo</text:span><text:span text:style-name="T26">žn</text:span><text:span text:style-name="T27">á alternativa nabídky náhradního termínu pobytu v aktuální sezón</text:span><text:span text:style-name="T28">ě pro využit</text:span><text:span text:style-name="T29">í ji</text:span><text:span text:style-name="T30">ž zaplacen</text:span><text:span text:style-name="T31">é platby za pobyt.</text:span></text:p>
      <text:p text:style-name="P1"><text:span text:style-name="T32">P</text:span><text:span text:style-name="T33">ř</text:span><text:span text:style-name="T34">ípadné poplatky na míst</text:span><text:span text:style-name="T35">ě (nejsou-li již objedn</text:span><text:span text:style-name="T36">ány v/sou</text:span><text:span text:style-name="T37">č</text:span><text:span text:style-name="T38">ástí rezervaci-e on-line):</text:span></text:p>
      <text:p text:style-name="P1"><text:span text:style-name="T39">Pes (a jiné domácí zví</text:span><text:span text:style-name="T40">ře) - 150 Kč/noc.</text:span></text:p>
      <text:p text:style-name="P1"><text:span text:style-name="T41">P</text:span><text:span text:style-name="T42">řist</text:span><text:span text:style-name="T43">ýlka navíc (do 15-ti let) - 250 K</text:span><text:span text:style-name="T44">č/noc.</text:span></text:p>
      <text:p text:style-name="P1"><text:span text:style-name="T45">Turistický poplatek m</text:span><text:span text:style-name="T46">ěstu Železn</text:span><text:span text:style-name="T47">á Ruda (od 18-ti let) - 30 K</text:span><text:span text:style-name="T48">č/osoba.</text:span></text:p>
      <text:p text:style-name="P1"><text:span text:style-name="T49">Cena zahrnuje:</text:span></text:p>
      <text:p text:style-name="P1"><text:span text:style-name="T50">Volné Wi-Fi p</text:span><text:span text:style-name="T51">řipojen</text:span><text:span text:style-name="T52">í.</text:span></text:p>
      <text:p text:style-name="P1"><text:span text:style-name="T53">Parkování p</text:span><text:span text:style-name="T54">ř</text:span><text:span text:style-name="T55">ímou u domu.</text:span></text:p>
      <text:p text:style-name="P1"><text:span text:style-name="T56">Šamp</text:span><text:span text:style-name="T57">ón na vlasy a sprchový gel + ru</text:span><text:span text:style-name="T58">čn</text:span><text:span text:style-name="T59">íky a osu</text:span><text:span text:style-name="T60">šky.</text:span></text:p>
      <text:p text:style-name="P1"><text:span text:style-name="T61">V lét</text:span><text:span text:style-name="T62">ě nav</text:span><text:span text:style-name="T63">íc:</text:span><text:span text:style-name="T64"> úschovu kol, vyu</text:span><text:span text:style-name="T65">ž</text:span><text:span text:style-name="T66">ití letní zahrady ke grilování, rozd</text:span><text:span text:style-name="T67">ěl</text:span><text:span text:style-name="T68">ání táborového ohn</text:span><text:span text:style-name="T69">ě, piknik...</text:span></text:p>
      <text:p text:style-name="P1"><text:span text:style-name="T70">V zim</text:span><text:span text:style-name="T71">ě nav</text:span><text:span text:style-name="T72">íc:</text:span><text:span text:style-name="T73"> úschovu zimního vybavení (ly</text:span><text:span text:style-name="T74">ž</text:span><text:span text:style-name="T75">e, snowboard atd...).</text:span></text:p>
      <text:p text:style-name="P1"><text:span text:style-name="T76">Je dobré v</text:span><text:span text:style-name="T77">ědět:</text:span></text:p>
      <text:p text:style-name="P1"><text:span text:style-name="T78">K dvoul</text:span><text:span text:style-name="T79">ůžkov</text:span><text:span text:style-name="T80">ému a t</text:span><text:span text:style-name="T81">ř</text:span><text:span text:style-name="T82">íl</text:span><text:span text:style-name="T83">ůžkov</text:span><text:span text:style-name="T84">ému pokoji je mo</text:span><text:span text:style-name="T85">žn</text:span><text:span text:style-name="T86">é vyu</text:span><text:span text:style-name="T87">ž</text:span><text:span text:style-name="T88">ít pln</text:span><text:span text:style-name="T89">ě vybavenou společnou kuchyni.</text:span></text:p>
      <text:p text:style-name="P1"><text:span text:style-name="T90">D</text:span><text:span text:style-name="T91">ům s pokoji a apartm</text:span><text:span text:style-name="T92">ány se nachází v centru<text:s/></text:span><text:span text:style-name="T93">Železn</text:span><text:span text:style-name="T94">é Rudy v ul. Nad Rybníkem 384 - p</text:span><text:span text:style-name="T95">ř</text:span><text:span text:style-name="T96">ímo pod sjezdovkou Samoty.</text:span></text:p>
      <text:p text:style-name="P1"><text:span text:style-name="T97">P</text:span><text:span text:style-name="T98">řed př</text:span><text:span text:style-name="T99">íjezdem (1 den) Vám za</text:span><text:span text:style-name="T100">šleme informačn</text:span><text:span text:style-name="T101">í e-mail ohledn</text:span><text:span text:style-name="T102">ě vyzvednut</text:span><text:span text:style-name="T103">í klí</text:span><text:span text:style-name="T104">če od pokoje.</text:span></text:p>
      <text:p text:style-name="P1"><text:span text:style-name="T105">V lét</text:span><text:span text:style-name="T106">ě nav</text:span><text:span text:style-name="T107">íc</text:span><text:span text:style-name="T108"> - mo</text:span><text:span text:style-name="T109">ž</text:span><text:span text:style-name="T110">nost p</text:span><text:span text:style-name="T111">ůjčen</text:span><text:span text:style-name="T112">í elektrokol.</text:span></text:p>
      <text:p text:style-name="P1"><text:span text:style-name="T113"> </text:span><text:span text:style-name="T114">P</text:span><text:span text:style-name="T115">ř</text:span><text:span text:style-name="T116">íjezd: 16:00-22:00 hod. Odjezd: do 10:00 hod.</text:span></text:p>
      <text:p text:style-name="P1"><text:span text:style-name="T117">D</text:span><text:span text:style-name="T118">ěkujeme za pochopen</text:span><text:span text:style-name="T119">í a budeme se t</text:span><text:span text:style-name="T120">ěšit !!!</text:span><text:span text:style-name="T121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