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paragraph-rsid="0000b999"/>
    </style:style>
    <style:style style:name="P2" style:family="paragraph" style:parent-style-name="Standard">
      <style:paragraph-properties fo:text-align="center" style:justify-single-word="false"/>
      <style:text-properties fo:font-weight="bold" officeooo:paragraph-rsid="0000b999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4pt" fo:font-weight="bold" officeooo:paragraph-rsid="0000b999" style:font-size-asian="14pt" style:font-weight-asian="bold" style:font-size-complex="14pt" style:font-weight-complex="bold"/>
    </style:style>
    <style:style style:name="P4" style:family="paragraph" style:parent-style-name="Standard">
      <style:text-properties fo:font-weight="bold" officeooo:paragraph-rsid="0000b999" style:font-weight-asian="bold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officeooo:rsid="0000b999"/>
    </style:style>
    <style:style style:name="T4" style:family="text">
      <style:text-properties officeooo:rsid="0002aa43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 Apartmánový dom Bidovce 128, <text:s text:c="2"/>- <text:s text:c="2"/>Penzión Bidovce 128 </text:p>
      <text:p text:style-name="P1"><text:span text:style-name="T2"><text:s text:c="30"/>Všeobecné podmienky ubytovania</text:span> </text:p>
      <text:p text:style-name="P1"/>
      <text:p text:style-name="P1">I. Garancia rezervácie - Rezervácia je platná až po jej potvrdení ubytovateľom .</text:p>
      <text:p text:style-name="P1">- Na záväzné potvrdenie rezervácie je potrebné garantovať ju platbou vopred vo výške <text:span text:style-name="T3">min. </text:span><text:s/>50% - z ceny pobytu.</text:p>
      <text:p text:style-name="P1"> V prípade, že rezervácia nie je garantovaná, ubytovateľ nie je povinný držať rezerváciu. </text:p>
      <text:p text:style-name="P1">- Pri nástupe na pobyt je hosť povinný uhradiť dohodnutú cenu za pobyt, prípadne doplatok ceny mínus garančný preddavok.</text:p>
      <text:p text:style-name="P1">Check-in a check-out /príchod-odchod/ </text:p>
      <text:p text:style-name="P1">- V deň príchodu vám je izba k dispozícii od 14:00 hod. a v deň odchodu do 10:00 hod.</text:p>
      <text:p text:style-name="P1">- V prípade 3 a viac dňového pobytu vám je poskytnutý neskorší check-out do 11:00 hod. bezplatne. - Ak po dohode ubytovateľ poskytne Check-in a check-out nad rámec uvedených hodín – účtuje sa za 1 hod izba 2 €, apartmán 4 €.</text:p>
      <text:p text:style-name="P1">- V prípade odstúpenia klienta od objednaného pobytu, zmluvy a zrušenia rezervácie vzniká prevádzkovateľovi hotela nárok na storno poplatok nasledovne: Stornopoplatky platné pre všetky pobyty :</text:p>
      <text:p text:style-name="P1"><text:span text:style-name="T1">25%</text:span> - z ceny objednaných a potvrdených služieb 14 dní pred dňom nástupu na pobyt </text:p>
      <text:p text:style-name="P1"><text:span text:style-name="T1">50% - </text:span>z ceny objednaných a potvrdených služieb 13 – 7 dní pred dňom nástupu na pobyt <text:s text:c="15"/><text:span text:style-name="T1">75% -</text:span> z ceny objednaných a potvrdených služieb 6 – 2 dní pred nástupom na pobyt <text:s/></text:p>
      <text:p text:style-name="P1"><text:span text:style-name="T1">100% -</text:span>z ceny objednaných a potvrdených služieb 1 deň <text:span text:style-name="T3">pred </text:span><text:s/>nástup<text:span text:style-name="T3">om</text:span> na pobyt </text:p>
      <text:p text:style-name="P1"/>
      <text:p text:style-name="P4">Všeobecné podmienky a pokyny II: </text:p>
      <text:p text:style-name="P1">- V celom objekte je fajčenie prísne zakázané okrem na to vyhradených priestorov <text:span text:style-name="T3">na terase a záhrade</text:span>.</text:p>
      <text:p text:style-name="P1">-Pri porušení tohto zákazu sa stanovuje pokuta vo výške <text:span text:style-name="T4">8</text:span>0 eur. </text:p>
      <text:p text:style-name="P1">- Z bezpečnostných dôvodov nie je vhodné ponechávať deti do 15 rokov bez dozoru dospelých v izbe a ani v ostatných priestoroch .</text:p>
      <text:p text:style-name="P1">- Hosťom nie je dovolené brať do izieb pracovné, športové náradie a pod. predmety.</text:p>
      <text:p text:style-name="P1">- V čase od 22:00 – 06:00 hod. je nočný pokoj, ktorý musia hostia <text:span text:style-name="T3">bezpodmienečne </text:span>dodržiavať.</text:p>
      <text:p text:style-name="P1">- Akékoľvek závady je hosť povinný nahlásiť na recepcii.</text:p>
      <text:p text:style-name="P1">- Sťažnosti hostí a prípadné návrhy na zlepšenie činnosti penziónu prijíma vedenie penziónu.</text:p>
      <text:p text:style-name="P1"> - Poskytnuté osobné údaje zákazníka budú prevádzkovateľom spracovávané za účelom ponúkania služieb poskytovaných prevádzkovateľom a u cudzích štátnych príslušníkov tiež pre spracovávanie hlásenia o pobyte pre potreby cudzineckej polície. </text:p>
      <text:p text:style-name="P1">- Penzión si vyhradzuje právo okamžite ukončiť pobyt, ak zákazník porušuje záväzne podmienky pre pobyt, ak zákazník spôsobil výrazné poškodenia ubytovacieho zariadenia, alebo ak správanie zákazníka počas pobytu je neprístojné.</text:p>
      <text:p text:style-name="P1">- Za škody spôsobené na majetku penziónu zodpovedá hosť <text:span text:style-name="T4">a je povinný ich zaplatiť.</text:span></text:p>
      <text:p text:style-name="P1">- Zároveň si penzión vyhradzuje právo neumožniť ďalší pobyt zákazníkom, u ktorých už v minulosti došlo k takému správaniu.</text:p>
      <text:p text:style-name="P1">- Zákazník potvrdením objednávky ( e-mailom, písomne. ), zaplatením pobytu potvrdzuje, že sú mu tieto podmienky všeobecných záväzných ubytovacích podmienok známe, rozumie im, súhlasí s nimi a v plnom rozsahu ich akceptuje. -</text:p>
      <text:p text:style-name="P1"><text:s/>Hosť je povinný dodržiavať tieto ustanovenia. </text:p>
      <text:p text:style-name="P1">- V prípade, že ich poruší, má vedenie penziónu právo odstúpiť od poskytnutia ubytovacích služieb pred uplynutím dohodnutého času <text:span text:style-name="T4">bez náhrady za zvyšok uhradenej sumy za pobyt.</text:span></text:p>
      <text:p text:style-name="P1">- Pred odchodom z izby je hosť povinný uzavrieť vodovodné kohútiky, zhasnúť svetlá, zatvoriť okná a balkónové dvere, uzamknúť dvere a kľúč odovzdať chyžnej prípadne majteľovi.</text:p>
      <text:p text:style-name="P2">Prajeme Vám príjemný pobyt. Ubytovací poriadok je platný od 01.1.2020 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sk" fo:country="SK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sk" fo:country="SK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9-27T11:25:59.951000000</meta:creation-date>
    <dc:date>2026-05-06T20:35:14.944000000</dc:date>
    <meta:editing-duration>PT1H41M23S</meta:editing-duration>
    <meta:editing-cycles>2</meta:editing-cycles>
    <meta:generator>LibreOffice/7.6.2.1$Windows_X86_64 LibreOffice_project/56f7684011345957bbf33a7ee678afaf4d2ba333</meta:generator>
    <meta:document-statistic meta:table-count="0" meta:image-count="0" meta:object-count="0" meta:page-count="1" meta:paragraph-count="30" meta:word-count="527" meta:character-count="3409" meta:non-whitespace-character-count="2841"/>
  </office:meta>
</office:document-meta>
</file>