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ázev" style:master-page-name="MP0" style:family="paragraph">
      <style:paragraph-properties fo:break-before="page" fo:text-align="center"/>
    </style:style>
    <style:style style:name="P2" style:parent-style-name="Název" style:family="paragraph">
      <style:paragraph-properties fo:text-align="center"/>
    </style:style>
  </office:automatic-styles>
  <office:body>
    <office:text text:use-soft-page-breaks="true">
      <text:p text:style-name="P1">CENÍK</text:p>
      <text:p text:style-name="P2">PENSION HELENE S MINI PIVOVAREM</text:p>
      <text:p text:style-name="Normální"/>
      <text:p text:style-name="Normální">DOSPĚLÝ</text:p>
      <text:p text:style-name="Normální">1 osoba / 1 noc <text:s text:c="30"/>1.000,-Kč</text:p>
      <text:p text:style-name="Normální">1 osoba / 2 nebo 3 noci <text:s text:c="19"/>700,-Kč</text:p>
      <text:p text:style-name="Normální">1 osoba / 4 a více nocí <text:s text:c="21"/>600,-Kč</text:p>
      <text:p text:style-name="Normální"/>
      <text:p text:style-name="Normální">DÍTĚ DO 10 LET</text:p>
      <text:p text:style-name="Normální">1 noc <text:s text:c="49"/>1.000,-Kč</text:p>
      <text:p text:style-name="Normální">2 nebo 3 noci <text:s text:c="38"/>700,-Kč</text:p>
      <text:p text:style-name="Normální">4 a více nocí <text:s text:c="40"/>600,-Kč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ázev" style:display-name="Název" style:family="paragraph" style:parent-style-name="Normální" style:next-style-name="Normální">
      <style:paragraph-properties fo:margin-bottom="0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Účet Microsoft</meta:initial-creator>
    <dc:creator>Účet Microsoft</dc:creator>
    <meta:creation-date>2026-02-04T10:26:00Z</meta:creation-date>
    <dc:date>2026-02-04T10:29:00Z</dc:date>
    <meta:template xlink:href="Normal" xlink:type="simple"/>
    <meta:editing-cycles>1</meta:editing-cycles>
    <meta:editing-duration>PT180S</meta:editing-duration>
    <meta:document-statistic meta:page-count="1" meta:paragraph-count="1" meta:word-count="59" meta:character-count="409" meta:row-count="2" meta:non-whitespace-character-count="351"/>
  </office:meta>
</office:document-meta>
</file>