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1">
      <style:paragraph-properties fo:margin-left="0cm" fo:margin-right="0cm" fo:text-indent="0cm" style:auto-text-indent="false"/>
    </style:style>
    <style:style style:name="P2" style:family="paragraph" style:parent-style-name="Heading_20_3">
      <style:paragraph-properties fo:margin-left="0cm" fo:margin-right="0cm" fo:text-indent="0cm" style:auto-text-indent="false"/>
    </style:style>
    <style:style style:name="P3" style:family="paragraph" style:parent-style-name="Text_20_body">
      <style:paragraph-properties fo:margin-left="0cm" fo:margin-right="0cm" fo:text-indent="0cm" style:auto-text-indent="false"/>
    </style:style>
    <style:style style:name="T1" style:family="text">
      <style:text-properties officeooo:rsid="0004020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Emphasis">Ceník</text:span></text:h>
      <text:h text:style-name="P2" text:outline-level="3"><text:span text:style-name="Emphasis">Celá chalupa / 1 týden</text:span></text:h>
      <text:p text:style-name="P3">Letní sezona 2025 (01.06.-30.10.2025):                       <text:tab/><text:tab/><text:tab/>   <text:s text:c="2"/>18 000 Kč (ca. 730 €)</text:p>
      <text:p text:style-name="P3">Zimní sezona 2026 (01.11.2025-31.05.2026):               <text:tab/><text:tab/><text:tab/>   <text:s text:c="3"/>20 000 Kč (ca. 810 €)</text:p>
      <text:p text:style-name="P3"><text:span text:style-name="Strong_20_Emphasis"/></text:p>
      <text:p text:style-name="P3"><text:span text:style-name="Strong_20_Emphasis">Atraktivní termíny 2025/2026: </text:span></text:p>
      <text:p text:style-name="P3">Podzimní prázdniny 25.10-29.10.                                    <text:tab/><text:tab/><text:tab/> <text:s text:c="4"/>14 500 Kč (ca. 590 €)</text:p>
      <text:p text:style-name="P3">Vánoce 20.12.-27.12.                                                        <text:tab/><text:tab/><text:tab/> <text:s text:c="4"/><text:span text:style-name="T1">30</text:span> 000 Kč (ca. 1<text:span text:style-name="T1">2</text:span>10 €)</text:p>
      <text:p text:style-name="P3">Silvester 27.12.2025-03.01.2026 (obsazeno)                 <text:tab/><text:tab/><text:tab/> <text:s text:c="4"/><text:span text:style-name="T1">30</text:span> 000 Kč (ca. 1<text:span text:style-name="T1">2</text:span>10 €)</text:p>
      <text:p text:style-name="P3">Velikonoce 02.04.-06.04.2026                                       <text:tab/><text:tab/><text:tab/> <text:s text:c="4"/>14 500 Kč (ca. 590 €)</text:p>
      <text:p text:style-name="P3">První květnový svátek 30.04.-03.05.2026                     <text:tab/><text:tab/><text:tab/> <text:s text:c="4"/>12 500 Kč (ca. 505 €)</text:p>
      <text:p text:style-name="P3">Druhý květnový svátek 07.05-10.05.2026                   <text:tab/><text:tab/><text:tab/> <text:s text:c="3"/> 12 500 Kč (ca. 505 €)                                                                  </text:p>
      <text:p text:style-name="P3"><text:span text:style-name="Emphasis">V sezoně upřednostňujeme týdenní pobyty od soboty do soboty.</text:span></text:p>
      <text:h text:style-name="P2" text:outline-level="3"><text:span text:style-name="Emphasis"/></text:h>
      <text:h text:style-name="P2" text:outline-level="3"><text:span text:style-name="Emphasis">Celá chalupa / 2 dny<text:tab/><text:tab/><text:tab/><text:tab/><text:tab/><text:tab/><text:tab/></text:span><text:span text:style-name="Strong_20_Emphasis">10 000 Kč (ca. 410 </text:span><text:span text:style-name="Emphasis">€)</text:span></text:h>
      <text:p text:style-name="P3">po domluvě</text:p>
      <text:h text:style-name="P2" text:outline-level="3"><text:span text:style-name="Emphasis">Celá chalupa / 3 dny<text:tab/><text:tab/><text:tab/><text:tab/><text:tab/><text:tab/><text:tab/></text:span><text:span text:style-name="Strong_20_Emphasis">12 500 Kč (ca. 505 </text:span><text:span text:style-name="Emphasis">€)</text:span></text:h>
      <text:p text:style-name="P3">po domluvě</text:p>
      <text:p text:style-name="P3"><text:span text:style-name="Strong_20_Emphasis"/></text:p>
      <text:h text:style-name="P2" text:outline-level="3"><text:span text:style-name="Emphasis">Celá chalupa / 4 dny <text:tab/><text:tab/><text:tab/><text:tab/><text:tab/><text:tab/><text:tab/></text:span><text:span text:style-name="Strong_20_Emphasis">14 500 Kč (ca. 590 </text:span><text:span text:style-name="Emphasis">€)</text:span></text:h>
      <text:p text:style-name="P3">po domluvě</text:p>
      <text:p text:style-name="P3"><text:span text:style-name="Strong_20_Emphasis"/></text:p>
      <text:p text:style-name="P3">Pes, či jiné domácí zvíře (po dohodě)<text:tab/><text:tab/><text:tab/><text:tab/> <text:s text:c="6"/><text:span text:style-name="Strong_20_Emphasis">50 Kč (ca. 2 </text:span>€)<text:span text:style-name="Strong_20_Emphasis"> / den / zvíře </text:span></text:p>
      <text:p text:style-name="P3">Vratná kauce <text:tab/><text:tab/><text:tab/><text:tab/><text:tab/><text:tab/><text:span text:style-name="Strong_20_Emphasis">3000 Kč (ca. 125 </text:span>€), <text:span text:style-name="Strong_20_Emphasis">posílá se předem na účet</text:span></text:p>
      <text:p text:style-name="P3">Na místě se platí rekreační poplatek         <text:tab/><text:tab/><text:tab/><text:tab/> <text:s text:c="7"/> <text:span text:style-name="Strong_20_Emphasis">10 Kč (ca. 0,5 </text:span>€) <text:span text:style-name="Strong_20_Emphasis">/ os / den</text:span></text:p>
      <text:p text:style-name="P3"><text:span text:style-name="Strong_20_Emphasis"/></text:p>
      <text:p text:style-name="P3"><text:span text:style-name="Strong_20_Emphasis"/></text:p>
      <text:p text:style-name="P3"><text:span text:style-name="Strong_20_Emphasis"><text:span text:style-name="Emphasis">Delší pobyt nebo individuální potřeba </text:span></text:span><text:span text:style-name="Strong_20_Emphasis">dohodou</text:span></text:p>
      <text:p text:style-name="P3">Ceník je platný od 25.05.2025</text:p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5-25T21:39:55.586147400</meta:creation-date>
    <dc:date>2025-05-30T17:52:46.226888600</dc:date>
    <meta:editing-duration>PT5M3S</meta:editing-duration>
    <meta:editing-cycles>2</meta:editing-cycles>
    <meta:generator>LibreOffice/25.2.3.2$Windows_X86_64 LibreOffice_project/bbb074479178df812d175f709636b368952c2ce3</meta:generator>
    <meta:document-statistic meta:table-count="0" meta:image-count="0" meta:object-count="0" meta:page-count="2" meta:paragraph-count="23" meta:word-count="185" meta:character-count="1399" meta:non-whitespace-character-count="830"/>
  </office:meta>
</office:document-meta>
</file>